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Pictures/10000000000000F00000012C97545BAD.jpg" manifest:media-type="image/jpeg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language="fr" fo:country="FR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4pt" fo:language="fr" fo:country="FR" fo:font-weight="bold" officeooo:rsid="0000fe49" officeooo:paragraph-rsid="0000fe49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Calibri" fo:language="fr" fo:country="FR" fo:font-weight="bold" officeooo:rsid="0000fe49" officeooo:paragraph-rsid="0000fe49" style:font-weight-asian="bold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Calibri" fo:font-size="13pt" fo:language="fr" fo:country="FR" fo:font-weight="bold" officeooo:rsid="0000fe49" officeooo:paragraph-rsid="0000fe49" style:font-size-asian="13pt" style:font-weight-asian="bold" style:font-size-complex="13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Calibri" fo:language="fr" fo:country="FR" fo:font-weight="bold" officeooo:rsid="0000fe49" officeooo:paragraph-rsid="00016b97" style:font-weight-asian="bold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Calibri" fo:font-size="13pt" fo:language="fr" fo:country="FR" fo:font-weight="bold" officeooo:rsid="0000fe49" officeooo:paragraph-rsid="00016b97" style:font-size-asian="13pt" style:font-weight-asian="bold" style:font-size-complex="13pt" style:font-weight-complex="bold"/>
    </style:style>
    <style:style style:name="P7" style:family="paragraph" style:parent-style-name="Standard">
      <style:paragraph-properties fo:text-align="start" style:justify-single-word="false"/>
      <style:text-properties style:font-name="Calibri" fo:font-size="13pt" fo:language="fr" fo:country="FR" fo:font-weight="bold" officeooo:rsid="00016b97" officeooo:paragraph-rsid="00016b97" style:font-size-asian="13pt" style:font-weight-asian="bold" style:font-size-complex="13pt" style:font-weight-complex="bold"/>
    </style:style>
    <style:style style:name="P8" style:family="paragraph" style:parent-style-name="Standard">
      <style:paragraph-properties fo:text-align="start" style:justify-single-word="false"/>
      <style:text-properties style:font-name="Calibri" fo:language="fr" fo:country="FR" fo:font-weight="bold" officeooo:rsid="0000fe49" officeooo:paragraph-rsid="0000fe49" style:font-weight-asian="bold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Calibri" fo:language="fr" fo:country="FR" fo:font-weight="bold" officeooo:rsid="0000fe49" officeooo:paragraph-rsid="00016b97" style:font-weight-asian="bold" style:font-weight-complex="bold"/>
    </style:style>
    <style:style style:name="P10" style:family="paragraph" style:parent-style-name="Standard">
      <style:paragraph-properties fo:text-align="start" style:justify-single-word="false"/>
      <style:text-properties style:font-name="Calibri" fo:language="fr" fo:country="FR" fo:font-weight="bold" officeooo:rsid="00016b97" officeooo:paragraph-rsid="00016b97" style:font-weight-asian="bold" style:font-weight-complex="bold"/>
    </style:style>
    <style:style style:name="P11" style:family="paragraph" style:parent-style-name="Standard">
      <style:paragraph-properties fo:text-align="start" style:justify-single-word="false"/>
      <style:text-properties fo:language="fr" fo:country="FR" fo:font-weight="bold" officeooo:rsid="0000fe49" officeooo:paragraph-rsid="0000fe49" style:font-weight-asian="bold" style:font-weight-complex="bold"/>
    </style:style>
    <style:style style:name="P12" style:family="paragraph" style:parent-style-name="Standard">
      <style:paragraph-properties fo:text-align="start" style:justify-single-word="false"/>
      <style:text-properties fo:font-size="10pt" fo:language="fr" fo:country="FR" fo:font-weight="bold" officeooo:rsid="0000fe49" officeooo:paragraph-rsid="0000fe49" style:font-size-asian="10pt" style:font-weight-asian="bold" style:font-size-complex="10pt" style:font-weight-complex="bold"/>
    </style:style>
    <style:style style:name="T1" style:family="text">
      <style:text-properties officeooo:rsid="00016b97"/>
    </style:style>
    <style:style style:name="T2" style:family="text">
      <style:text-properties fo:font-size="14pt" officeooo:rsid="00016b97" style:font-size-asian="14pt" style:font-size-complex="14pt"/>
    </style:style>
    <style:style style:name="T3" style:family="text">
      <style:text-properties fo:font-size="14pt" officeooo:rsid="000336a0" style:font-size-asian="14pt" style:font-size-complex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officeooo:rsid="00070cfb"/>
    </style:style>
    <style:style style:name="T6" style:family="text">
      <style:text-properties officeooo:rsid="0008e711"/>
    </style:style>
    <style:style style:name="T7" style:family="text">
      <style:text-properties fo:font-family="LiberationSans-Italic" style:font-family-generic="roman" style:font-pitch="variable" fo:font-style="italic" style:font-style-asian="italic"/>
    </style:style>
    <style:style style:name="T8" style:family="text">
      <style:text-properties fo:font-family="LiberationSans-Italic" style:font-family-generic="roman" style:font-pitch="variable" fo:font-style="italic" officeooo:rsid="00036f6f" style:font-style-asian="italic"/>
    </style:style>
    <style:style style:name="fr1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6" text:anchor-type="char" svg:x="7.893cm" svg:y="-0.011cm" svg:width="2.51cm" svg:height="3.173cm" draw:z-index="0"><draw:image xlink:href="Pictures/10000000000000F00000012C97545BAD.jpg" xlink:type="simple" xlink:show="embed" xlink:actuate="onLoad" draw:mime-type="image/jpeg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2">ATTESTATION DE NON COMMENCEMENT DES TRAVAUX</text:p>
      <text:p text:style-name="P2">Fonds départemental d’aides aux travaux de réhabilitation et d’adaptation du logement </text:p>
      <text:p text:style-name="P3"/>
      <text:p text:style-name="P4"/>
      <text:p text:style-name="P4">NOM : </text:p>
      <text:p text:style-name="P4"/>
      <text:p text:style-name="P4">Prénom : </text:p>
      <text:p text:style-name="P4"/>
      <text:p text:style-name="P5"><text:span text:style-name="T1">N</text:span>é(e) <text:span text:style-name="T1">le </text:span><text:s text:c="29"/><text:span text:style-name="T1">à</text:span></text:p>
      <text:p text:style-name="P6"/>
      <text:p text:style-name="P4">Adresse : </text:p>
      <text:p text:style-name="P4"/>
      <text:p text:style-name="P4">Adresse des travaux (si différente) :</text:p>
      <text:p text:style-name="P4"/>
      <text:p text:style-name="P4">Téléphone :</text:p>
      <text:p text:style-name="P4">Mail :</text:p>
      <text:p text:style-name="P7">Nom du mandataire :</text:p>
      <text:p text:style-name="P8"/>
      <text:p text:style-name="P9"><text:span text:style-name="T2">A</text:span><text:span text:style-name="T3">TTESTE SUR</text:span><text:span text:style-name="T4"> </text:span><text:span text:style-name="T3">l’HONNEUR</text:span><text:span text:style-name="T4"> </text:span></text:p>
      <text:p text:style-name="P5"/>
      <text:p text:style-name="P5">que les travaux de rénovation de mon logement n’ont pas <text:span text:style-name="T5">commencé</text:span> avant le dépôt de m<text:span text:style-name="T6">es</text:span> demande<text:span text:style-name="T6">s</text:span> de subvention auprès de l’ANAH, <text:span text:style-name="T1">et du Département des Pyrénées-Orientales.</text:span></text:p>
      <text:p text:style-name="P5"/>
      <text:p text:style-name="P5"/>
      <text:p text:style-name="P10">Fait à </text:p>
      <text:p text:style-name="P10">Le</text:p>
      <text:p text:style-name="P5"/>
      <text:p text:style-name="P10">Signature du demandeur ou de son représentant </text:p>
      <text:p text:style-name="P5"/>
      <text:p text:style-name="P5"/>
      <text:p text:style-name="P8"/>
      <text:p text:style-name="P11"/>
      <text:p text:style-name="P11"/>
      <text:p text:style-name="P11"/>
      <text:p text:style-name="P11"/>
      <text:p text:style-name="P12"><text:span text:style-name="T7">Toute fausse déclaration est punie de deux ans </text:span><text:span text:style-name="T8">d’</text:span><text:span text:style-name="T7">emprisonnement et de 30 000 euros </text:span><text:span text:style-name="T8">d’</text:span><text:span text:style-name="T7">amende (art 441-6 du Code Pénal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15T16:02:14.281000000</meta:creation-date>
    <meta:generator>LibreOffice/25.2.3.2$MacOSX_AARCH64 LibreOffice_project/bbb074479178df812d175f709636b368952c2ce3</meta:generator>
    <meta:editing-duration>P0D</meta:editing-duration>
    <meta:editing-cycles>1</meta:editing-cycles>
    <meta:document-statistic meta:table-count="0" meta:image-count="1" meta:object-count="0" meta:page-count="1" meta:paragraph-count="16" meta:word-count="100" meta:character-count="630" meta:non-whitespace-character-count="510"/>
  </office:meta>
</office:document-meta>
</file>